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7:36PM" office:value-type="string">
            <text:p>Aug 24 2026 <text:s text:c="1"/>7:3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6" office:value-type="string">
            <text:p>120196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7:36PM" office:value-type="string">
            <text:p>Aug 24 2026 <text:s text:c="1"/>7:3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7" office:value-type="string">
            <text:p>120197</text:p>
          </table:table-cell>
          <table:table-cell office:string-value="TW Grey Wolf" office:value-type="string">
            <text:p>TW Grey Wolf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7:36PM" office:value-type="string">
            <text:p>Aug 24 2026 <text:s text:c="1"/>7:3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5" office:value-type="string">
            <text:p>12019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3" office:value-type="string">
            <text:p>12019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2" office:value-type="string">
            <text:p>12019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6:34PM" office:value-type="string">
            <text:p>Aug 24 2026 <text:s text:c="1"/>6:34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1" office:value-type="string">
            <text:p>12019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3:06PM" office:value-type="string">
            <text:p>Aug 24 2026 <text:s text:c="1"/>3:06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9" office:value-type="string">
            <text:p>120189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3:05PM" office:value-type="string">
            <text:p>Aug 24 2026 <text:s text:c="1"/>3:05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8" office:value-type="string">
            <text:p>120188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7 2026  1:00PM" office:value-type="string">
            <text:p>Aug 27 2026 <text:s text:c="1"/>1:00PM</text:p>
          </table:table-cell>
          <table:table-cell office:string-value="120184" office:value-type="string">
            <text:p>120184</text:p>
          </table:table-cell>
          <table:table-cell office:string-value="TW SJ-EOT Open Season Winter Only" office:value-type="string">
            <text:p>TW SJ-EOT Open Season Winter Only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7" office:value-type="string">
            <text:p>12018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6" office:value-type="string">
            <text:p>12018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 1:37PM" office:value-type="string">
            <text:p>Aug 24 2026 <text:s text:c="1"/>1:37PM</text:p>
          </table:table-cell>
          <table:table-cell office:string-value="Aug 25 2026  9:00AM" office:value-type="string">
            <text:p>Aug 25 2026 <text:s text:c="1"/>9:00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85" office:value-type="string">
            <text:p>12018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10:40AM" office:value-type="string">
            <text:p>Aug 24 2026 10:40A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2" office:value-type="string">
            <text:p>120182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4 2026 10:40AM" office:value-type="string">
            <text:p>Aug 24 2026 10:40A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1" office:value-type="string">
            <text:p>120181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6:38PM" office:value-type="string">
            <text:p>Aug 23 2026 <text:s text:c="1"/>6:38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73" office:value-type="string">
            <text:p>12017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6:38PM" office:value-type="string">
            <text:p>Aug 23 2026 <text:s text:c="1"/>6:38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72" office:value-type="string">
            <text:p>12017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6:38PM" office:value-type="string">
            <text:p>Aug 23 2026 <text:s text:c="1"/>6:38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71" office:value-type="string">
            <text:p>12017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1:43PM" office:value-type="string">
            <text:p>Aug 23 2026 <text:s text:c="1"/>1:43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61" office:value-type="string">
            <text:p>12016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1:43PM" office:value-type="string">
            <text:p>Aug 23 2026 <text:s text:c="1"/>1:43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60" office:value-type="string">
            <text:p>12016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3 2026  1:43PM" office:value-type="string">
            <text:p>Aug 23 2026 <text:s text:c="1"/>1:43PM</text:p>
          </table:table-cell>
          <table:table-cell office:string-value="Aug 24 2026  9:00AM" office:value-type="string">
            <text:p>Aug 24 2026 <text:s text:c="1"/>9:00A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59" office:value-type="string">
            <text:p>120159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4T21:12:40</meta:creation-date>
    <meta:editing-cycles>1</meta:editing-cycles>
    <dc:language>en</dc:language>
    <dc:creator>ZETHOU-WWEXT01P$</dc:creator>
    <dc:date>2026-08-24T21:12:40</dc:date>
    <meta:editing-duration>PT0.017S</meta:editing-duration>
  </office:meta>
</office:document-meta>
</file>