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Aug 24 2026  6:21PM" office:value-type="string">
            <text:p>Aug 24 2026 <text:s text:c="1"/>6:21PM</text:p>
          </table:table-cell>
          <table:table-cell office:string-value="Aug 24 2026  6:15PM" office:value-type="string">
            <text:p>Aug 24 2026 <text:s text:c="1"/>6:15P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90" office:value-type="string">
            <text:p>120190</text:p>
          </table:table-cell>
          <table:table-cell office:string-value="Critical Notice Underperformance - ETC Grey Wolf - POI 100771 (Intraday 3)" office:value-type="string">
            <text:p>Critical Notice Underperformance - ETC Grey Wolf - POI 100771 (Intraday 3)</text:p>
          </table:table-cell>
          <table:table-cell office:string-value="" office:value-type="string">
            <text:p/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Aug 24 2026  1:14PM" office:value-type="string">
            <text:p>Aug 24 2026 <text:s text:c="1"/>1:14PM</text:p>
          </table:table-cell>
          <table:table-cell office:string-value="Aug 24 2026  1:12PM" office:value-type="string">
            <text:p>Aug 24 2026 <text:s text:c="1"/>1:12P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83" office:value-type="string">
            <text:p>120183</text:p>
          </table:table-cell>
          <table:table-cell office:string-value="Critical Notice Underperformance - 3 Bear - POI 100734 - (Intraday 2 &amp; 3)" office:value-type="string">
            <text:p>Critical Notice Underperformance - 3 Bear - POI 100734 - (Intraday 2 &amp; 3)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4T21:12:00</meta:creation-date>
    <meta:editing-cycles>1</meta:editing-cycles>
    <dc:language>en</dc:language>
    <dc:creator>ZETHOU-WWEXT04P$</dc:creator>
    <dc:date>2026-08-24T21:12:00</dc:date>
    <meta:editing-duration>PT0.005S</meta:editing-duration>
  </office:meta>
</office:document-meta>
</file>